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Verdana" svg:font-family="Verdana, Geneva, sans-serif"/>
  </office:font-face-decls>
  <office:automatic-styles>
    <style:style style:name="P1" style:family="paragraph" style:parent-style-name="Text_20_body">
      <style:paragraph-properties fo:margin-left="0cm" fo:margin-right="0cm" fo:text-indent="0cm" style:auto-text-indent="false"/>
      <style:text-properties style:font-name="Verdana" fo:font-size="10pt"/>
    </style:style>
    <style:style style:name="P2" style:family="paragraph" style:parent-style-name="Text_20_body">
      <style:text-properties style:font-name="Verdana" fo:font-size="10pt"/>
    </style:style>
    <style:style style:name="T1" style:family="text">
      <style:text-properties style:font-name="Verdana" fo:font-size="10pt"/>
    </style:style>
    <style:style style:name="Sect1" style:family="section">
      <style:section-properties fo:margin-left="0cm" fo:margin-right="0cm" style:editable="false">
        <style:columns fo:column-count="1" fo:column-gap="0cm"/>
      </style:section-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section text:style-name="Sect1" text:name="message-htmlpart1">
        <text:section text:style-name="Sect1" text:name="v1message-htmlpart1">
          <text:p text:style-name="P1">Geachte heer/mevrouw,<text:line-break/><text:line-break/>Hierbij doen wij u een bericht tegemoet komen in verband met een waarneming gedaan door ons onderzoeksteam. Wij hebben informatie dat ons doet vermoeden dat uw eetgelegenheid foie gras op het menu heeft staan.</text:p>
          <text:p text:style-name="P2">Foie Gras<text:line-break/>Foie Gras is een product waarvoor voornamelijk (Toulouse-)ganzen maar ook eenden worden vetgemest op een wijze die in meerdere landen inmiddels verboden is. Hierbij worden de dieren veelal middels een<text:line-break/>stalen buis onder dwang gevoerd tot de lever een abnormale grootte heeft bereikt (soms tot wel  tienmaal het gewicht van een normale lever).<text:line-break/>Gedurende hun korte leven zitten deze vogels opgesloten in kooien hetgeen vrije beweging en het uitoefenen van natuurlijke behoeften vrijwel onmogelijk maakt. Nederland heeft het verkrijgen van Foie Gras middels dwangvoeding ook verboden maar de verkoop is helaas nog steeds legaal. Daarom doen wij een beroep op u om in het voordeel van de dieren te handelen en ervoor te kiezen om Foie Gras van de kaart te halen.</text:p>
          <text:p text:style-name="P2">Active for Justice<text:line-break/>Sinds 2016 is actiegroep Active for Justice actief als anarchistische beweging om dierenleed aan de kaak te stellen. Hierin zijn wij succesvol gebleken bij acties als jachtsabotage, de sabotage van een kunsttentoonstelling waarbij dieren werden misbruikt, en onze huidige campagne tegen foie gras waar we dit bij meer dan 70 restaurants van het menu hebben gehaald. Mogelijk kunt u zich ook nog wel de restaurantbezetting herinneren die plaatsvond in 2023 in Utrecht.</text:p>
          <text:p text:style-name="P2">Waar mogelijk vermijden we protestacties liever en dat is exact de reden waarom u deze e-mail van ons ontvangt. Mogelijk bent u niet op de hoogte van het dierenleed achter Foie Gras of heeft het nooit uw aandacht getrokken.</text:p>
          <text:p text:style-name="P2">Ons verzoek<text:line-break/>Onze vraag aan u is dan ook of u Foie Gras van de kaart zou willen halen. Samen kunnen we een betere wereld creëren voor hen die niet voor zichzelf kunnen spreken. Uiteraard zijn wij bereid u te voorzien van meer informatie omtrent dit product en/of hierover met u in conclaaf te gaan, indien u dat wenst. Hoe dan ook, hopen we op een spoedige reactie.</text:p>
          <text:p text:style-name="P2"><text:line-break/>Met vriendelijke groet en alvast bedankt,</text:p>
          <text:p text:style-name="P2">Active for Justice</text:p>
          <text:p text:style-name="Text_20_body"> </text:p>
          <text:p text:style-name="Text_20_body"><text:a xlink:type="simple" xlink:href="mailto:info@activeforjustice.nl" text:style-name="Internet_20_link" text:visited-style-name="Visited_20_Internet_20_Link"><text:span text:style-name="T1">info@activeforjustice.nl</text:span></text:a><text:span text:style-name="T1"><text:line-break/>www.activeforjustice.nl<text:line-break/>www.facebook.com/ActiveForJustice<text:line-break/>www.instagram.com/activeforjustice.afj/<text:line-break/>* Beelden van eind 2022: https://www.youtube.com/watch?v=i2twkkhmsC4<text:line-break/>* Beelden van eind 2021: https://www.youtube.com/watch?v=hGudu7Y_xlw<text:line-break/>* Article L654-27-1 - Code rural et de la pêche maritime: de Franse wet die dwangvoeding<text:line-break/>verplicht stelt om het product als foie gras te mogen verkopen/exporteren</text:span></text:p>
        </text:section>
      </text:section>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Verdana" svg:font-family="Verdana, Geneva, 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8-19T21:40:11.225506000</meta:creation-date>
    <dc:date>2025-08-19T21:41:35.071561000</dc:date>
    <meta:editing-duration>PT1M25S</meta:editing-duration>
    <meta:editing-cycles>1</meta:editing-cycles>
    <meta:document-statistic meta:table-count="0" meta:image-count="0" meta:object-count="0" meta:page-count="1" meta:paragraph-count="9" meta:word-count="394" meta:character-count="2556" meta:non-whitespace-character-count="2166"/>
    <meta:generator>LibreOffice/25.2.5.2$Windows_X86_64 LibreOffice_project/03d19516eb2e1dd5d4ccd751a0d6f35f35e08022</meta:generator>
  </office:meta>
</office:document-meta>
</file>